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loext:graphic-properties draw:fill="solid" draw:fill-color="#ffffff"/>
      <style:paragraph-properties fo:margin-top="0in" fo:margin-bottom="0.2083in" loext:contextual-spacing="false" fo:line-height="100%" fo:text-align="center" style:justify-single-word="false" fo:background-color="#ffffff" fo:padding="0in" fo:border="none" style:writing-mode="rl-tb"/>
    </style:style>
    <style:style style:name="P2" style:family="paragraph" style:parent-style-name="Standard">
      <loext:graphic-properties draw:fill="solid" draw:fill-color="#ffffff"/>
      <style:paragraph-properties fo:margin-top="0in" fo:margin-bottom="0.2083in" loext:contextual-spacing="false" fo:line-height="100%" fo:text-align="justify" style:justify-single-word="false" fo:background-color="#ffffff" fo:padding="0in" fo:border="none" style:writing-mode="rl-tb"/>
    </style:style>
    <style:style style:name="P3" style:family="paragraph" style:parent-style-name="Standard" style:master-page-name="Standard">
      <loext:graphic-properties draw:fill="solid" draw:fill-color="#ffffff"/>
      <style:paragraph-properties fo:margin-top="0in" fo:margin-bottom="0.2083in" loext:contextual-spacing="false" fo:line-height="100%" fo:text-align="end" style:justify-single-word="false" style:page-number="1" fo:background-color="#ffffff" fo:padding="0in" fo:border="none" style:writing-mode="rl-tb"/>
    </style:style>
    <style:style style:name="P4" style:family="paragraph" style:parent-style-name="Standard">
      <loext:graphic-properties draw:fill="solid" draw:fill-color="#ffffff"/>
      <style:paragraph-properties fo:margin-left="0.5in" fo:margin-right="0in" fo:margin-top="0in" fo:margin-bottom="0.2083in" loext:contextual-spacing="false" fo:line-height="100%" fo:text-align="justify" style:justify-single-word="false" fo:text-indent="0in" style:auto-text-indent="false" fo:background-color="#ffffff" fo:padding="0in" fo:border="none" style:writing-mode="rl-tb"/>
    </style:style>
    <style:style style:name="T1" style:family="text">
      <style:text-properties fo:color="#980000" fo:font-size="18pt" fo:font-weight="bold" style:font-size-asian="18pt" style:font-weight-asian="bold" style:font-size-complex="18pt" style:font-weight-complex="bold"/>
    </style:style>
    <style:style style:name="T2" style:family="text">
      <style:text-properties fo:color="#ff0000" fo:font-size="13pt" fo:font-weight="bold" style:font-size-asian="13pt" style:font-weight-asian="bold" style:font-size-complex="13pt" style:font-weight-complex="bold"/>
    </style:style>
    <style:style style:name="T3" style:family="text">
      <style:text-properties fo:color="#bf9000" fo:font-size="13pt" style:font-size-asian="13pt" style:font-size-complex="13pt"/>
    </style:style>
    <style:style style:name="T4" style:family="text">
      <style:text-properties fo:font-size="13pt" style:font-size-asian="13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1"><text:span text:style-name="T1">اطلاعیه جبهه مردم افغانستان «جما» </text:span></text:p>
      <text:p text:style-name="P2">بدین وسیله به اطلاع هموطنان <text:s/>گرامی که تحت حاکمیت مستبد و وحشی طالبان <text:s/>که در زندان سرباز بنام <text:s/>افغانستان زندگی میکنند ، رسانیده میشود که «جما» شکل اختصار یافته جبهه مردم افغانستان است : </text:p>
      <text:p text:style-name="P2">ج : <text:s/>جبهه </text:p>
      <text:p text:style-name="P2">م <text:s/>: مردم </text:p>
      <text:p text:style-name="P2"><text:s/>الف : افغانستان؛ <text:s/>گرفته شده «جما».</text:p>
      <text:p text:style-name="P2">جما یک نهاد کاملا مستقل ملی و غیر وابسته بوده که هیچ گونه رابطه و تعلقاتی با <text:s/>نهاد ها ، دولت ها و <text:s/>سازمانهای استخباراتی منطقه و بین المللی نداشته و <text:s/>ندارد. <text:s/>جما با برنامه <text:s/>مشخص و مدون سیاسی خود در راستای روشنگری و بیداری اذهان مردم دردمند افغانستان برای تدارک و برپایی یک رستاخیز ملی و انقلابی در کشور فعالیت میکند. با تحلیل مشخص از اوضاع جاری افغانستان و با درنظر داشت امکانات و پیش زمینه های این رستاخیز ملی <text:s/>در شرایط فعلی در نظر ندارد، که <text:s/>به ماجراجویی های نابخردانه و عجولانه ؛ جوانان و توده های عام مردم را طعمه دام وحشیان درنده طالبان نمایند. <text:s/>از دید ما قبل از بدست گرفتن تفنگ باید نوع و شیوه درست و انقلابی استفاده از تفنگ را آموخت و به توده ها اموختاند . چنانچه علما و پیشکسوتان انقلابی تاکید نموده اند که بدون تئوری انقلابی هر عمل منجر به شکست است . اما انقلاب کار توده های زحمتکش است . در شرایط فعلی دادن آگاهی و بلند بردن شعور سیاسی جامعه دردمند ما جزی وظایف انقلابی ما است . </text:p>
      <text:p text:style-name="P2">در این اواخر در آشفته بازار فضای مجازی تعدادی جبهات تحت نام های مختلف <text:s/>در بعضی مناطق شمال <text:s/>و شمال شرق کشور با حرکت های ماجراجویانه و عاری از پشتوانه مردمی <text:s/>دست زدند، <text:s/>که عده از جوانان ناآگاه و احساساتی را بدام خود انداخته و <text:s/>باعث تلفات ، آزار و اذیت فامیل ها <text:s/>در قرا و قصبات آنجا شده اند. این جبهات نام نهاد <text:s/>اکثرا <text:s/>ساخت سازمان های استخباراتی منطقه <text:s/>و بین المللی ، تنظیم های بنیادگرای اسلامی ، <text:s/>تفاله های جمهوریت پوشالی <text:s text:c="2"/>ساخت امریکا و بخشی از بدنه طالبان وحشی بوده و هستند .</text:p>
      <text:p text:style-name="P2"><text:s/>بنابراین جما به صراحت اعلام میکند که هیچ گونه پیوند و همسوی <text:s/>با <text:s/>این گرگ های <text:s/>وحشی جنگ سالار ، سرباندهای قاچاق سلاح و مواد مخدر، غارتگران <text:s/>منابع زیرزمینی و معادن <text:s/>در بدخشان ، تخار ، فاریاب ، کندز…چون : <text:s/>جبهه آزادی افغانستان ، جنبش ملی افغانستان ، جبهه مقاومت افغانستان ، جبهه سپاهیان میهن افغانستان ، جبهه مقاومت ملی افغانستان ، جبهه روند سبز ، جبهه استقلال افغانستان ، جبهه متحد افغانستان ، جبهه نجات و مقاومت ملی افغانستان و… نداشته و ندارد .</text:p>
      <text:p text:style-name="P1"><text:span text:style-name="T2">زنده <text:s/>باد جنبش های مستقل ملی و غیروابسته ! </text:span></text:p>
      <text:p text:style-name="P1"><text:span text:style-name="T2">به پیش به سوی استحکام ، انسجام و همبستگی نیروهای ملی و انقلابی ! </text:span></text:p>
      <text:p text:style-name="P1"><text:span text:style-name="T2">سرنگون باد رژیم وحشی و جنایتکار طالبان و هم سلکان بنیادگرای اسلامی آنها !</text:span></text:p>
      <text:p text:style-name="P4"><text:span text:style-name="T3">کمیته فرهنگی جبهه مردم افغانستان «جما» </text:span></text:p>
      <text:p text:style-name="P4"><text:span text:style-name="T4">14 اگست 2026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1in" fo:margin-left="1in" fo:margin-right="1in" fo:background-color="#ffffff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3" meta:word-count="457" meta:character-count="2313" meta:non-whitespace-character-count="1826"/>
    <meta:generator>LibreOfficeDev/6.0.5.2$Linux_X86_64 LibreOffice_project/</meta:generator>
  </office:meta>
</office:document-meta>
</file>